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line-height-at-least="0in" fo:text-indent="1.334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style:line-height-at-least="0in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style:line-height-at-least="0in" fo:margin-left="0.3944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line-height-at-least="0in" fo:text-indent="0.3888in"/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style:line-height-at-least="0in" fo:text-indent="0.3888in"/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style:snap-to-layout-grid="false"/>
      <style:text-properties style:font-name="標楷體" style:font-name-asian="標楷體" style:letter-kerning="false" style:font-size-complex="12pt"/>
    </style:style>
    <style:style style:name="P21" style:parent-style-name="內文" style:family="paragraph">
      <style:paragraph-properties style:snap-to-layout-grid="false" style:line-height-at-least="0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style:snap-to-layout-grid="false" style:line-height-at-least="0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style:line-height-at-least="0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無與業者達成和解切結書及提供個人資料使用同意書</text:p>
      <text:p text:style-name="P2"/>
      <text:p text:style-name="P3"><text:span text:style-name="T4">本人因食用</text:span><text:span text:style-name="T5">中聯脂、泰山、福懋、福壽公司</text:span><text:span text:style-name="T6">產品，致受有損害，現將個人因前開消費爭議所涉之全部損害賠償請求權（包括懲罰性賠償金）讓與社團法人台灣消費者保護協會（以下簡稱「台灣消保協會」），以便提起團體訴訟，並切結與同意下列事項：</text:span></text:p>
      <text:p text:style-name="P7"/>
      <text:p text:style-name="P8">一、本人保證無與業者就此消費爭議達成和解。</text:p>
      <text:p text:style-name="P9">二、本人確實已接受社團法人台灣消費者保護協會依據「個人資料保護法」相關規定，告知本人個人資料之提供與否之相關權利及影響，為此謹同意提供本人個人資料，以供台灣消保會依照上述所告知之蒐集及使用目的加以使用。</text:p>
      <text:p text:style-name="P10"/>
      <text:p text:style-name="P11"><text:s text:c="4"/>此致</text:p>
      <text:p text:style-name="P12"><text:s text:c="4"/>社團法人台灣消費者保護協會</text:p>
      <text:p text:style-name="P13"><text:s text:c="9"/></text:p>
      <text:p text:style-name="P14"/>
      <text:p text:style-name="P15">立書人<text:s text:c="13"/>姓名：<text:s text:c="24"/>(簽章)</text:p>
      <text:p text:style-name="P16"><text:s text:c="13"/>身分證字號：</text:p>
      <text:p text:style-name="P17"><text:s text:c="15"/>聯絡電話：</text:p>
      <text:p text:style-name="P18"><text:s text:c="17"/>住居所：</text:p>
      <text:p text:style-name="P19"/>
      <text:p text:style-name="P20">(★未滿18歲之未成年人需由全體監護權人之簽名同意，本訴訟方得提起，如果缺少其中一人之同意，將導致訴訟不合法而不具效力。)</text:p>
      <text:p text:style-name="P21">全體法定代理人<text:s text:c="6"/>姓名：<text:s text:c="24"/>(簽章)</text:p>
      <text:p text:style-name="P22"><text:s text:c="5"/>身分證字號：</text:p>
      <text:p text:style-name="P23"><text:s text:c="7"/>聯絡電話：</text:p>
      <text:p text:style-name="P24"><text:s text:c="9"/>住居所：</text:p>
      <text:p text:style-name="P25"><text:s text:c="16"/></text:p>
      <text:p text:style-name="P26"><text:s text:c="20"/>姓名：<text:s text:c="24"/>(簽章)</text:p>
      <text:p text:style-name="P27"><text:s text:c="5"/>身分證字號：</text:p>
      <text:p text:style-name="P28"><text:s text:c="7"/>聯絡電話：</text:p>
      <text:p text:style-name="P29"><text:s text:c="9"/>住居所：</text:p>
      <text:p text:style-name="P30"/>
      <text:p text:style-name="P31">中　華　民　國　115　年　<text:s/>　月　<text:s text:c="2"/>　日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in" fo:line-height="100%"/>
      <style:text-properties style:font-name="Calibri" style:font-size-complex="11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C1</dc:creator>
    <meta:creation-date>2026-09-06T08:32:00Z</meta:creation-date>
    <dc:date>2026-09-06T08:32:00Z</dc:date>
    <meta:print-date>2026-09-01T15:1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2" meta:character-count="689" meta:row-count="4" meta:non-whitespace-character-count="588"/>
  </office:meta>
</office:document-meta>
</file>